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-февраля-на-катке-по-адресу-ул.-палехская-д.-11-прошла-дискотека-на-льду"/>17 го февраля на катке по адресу : ул. Палехская д. 11 прошла дискотека на льду!<text:bookmark-end text:name="го-февраля-на-катке-по-адресу-ул.-палехская-д.-11-прошла-дискотека-на-льду"/></text:h>
      <text:p text:style-name="First_20_paragraph">19.02.2024</text:p>
      <text:p text:style-name="Text_20_body">Молодые парламентарии Ярославского района организовали яркую танцевальную программу! К зажигательным танцам присоединились и малыши и взрослые!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174119.html" office:name=""><text:span text:style-name="Definition">http://yaroslavsky.mos.ru/directions-of-work/social-sphere/semeynaya-i-molodyezhnaya-politika/detail/12174119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0T12:23:37Z</meta:creation-date>
    <dc:date>2024-05-20T12:23:37Z</dc:date>
  </office:meta>
</office:document-meta>
</file>