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евраля-на-дворовой-площадке-по-адресу-палехская-ул.-д.-11-прошел-праздник-наш-двор"/>17 февраля на дворовой площадке по адресу: Палехская ул. д. 11 прошел праздник «Наш двор»<text:bookmark-end text:name="февраля-на-дворовой-площадке-по-адресу-палехская-ул.-д.-11-прошел-праздник-наш-двор"/></text:h>
      <text:p text:style-name="First_20_paragraph">19.02.2024</text:p>
      <text:p text:style-name="Text_20_body">Мероприятие было организовано Молодежной палатой Ярославского района. Праздник открыл глава управы Турков Алексей Михайлович. Он пожелал жителям всегда вести здоровый образ жизни, быть активными, спортивными и стремится к победам !<text:line-break/>Дети и взрослые прошли веселые и семейные эстафеты, спортивные состязания, приняли участие в конкурсе снеговиков и так же получили сладкие призы!<text:line-break/>Благодарим всех, кто разделил этот праздник вместе с нами!</text:p>
      <text:p text:style-name="Text_20_body"><text:line-break/></text:p>
      <text:p text:style-name="Text_20_body">Адрес страницы: <text:a xlink:type="simple" xlink:href="http://yaroslavsky.mos.ru/directions-of-work/social-sphere/semeynaya-i-molodyezhnaya-politika/detail/12173977.html" office:name=""><text:span text:style-name="Definition">http://yaroslavsky.mos.ru/directions-of-work/social-sphere/semeynaya-i-molodyezhnaya-politika/detail/12173977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3T18:09:04Z</meta:creation-date>
    <dc:date>2025-04-13T18:09:04Z</dc:date>
  </office:meta>
</office:document-meta>
</file>