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здник-двора"/>Праздник двора<text:bookmark-end text:name="праздник-двора"/></text:h>
      <text:p text:style-name="First_20_paragraph">15.02.2024</text:p>
      <text:p text:style-name="Text_20_body"><text:line-break/></text:p>
      <text:p text:style-name="Text_20_body">Адрес страницы: <text:a xlink:type="simple" xlink:href="http://yaroslavsky.mos.ru/directions-of-work/social-sphere/semeynaya-i-molodyezhnaya-politika/detail/12169798.html" office:name=""><text:span text:style-name="Definition">http://yaroslavsky.mos.ru/directions-of-work/social-sphere/semeynaya-i-molodyezhnaya-politika/detail/12169798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9T18:12:27Z</meta:creation-date>
    <dc:date>2025-02-19T18:12:27Z</dc:date>
  </office:meta>
</office:document-meta>
</file>