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довая-дискотека"/>Ледовая дискотека<text:bookmark-end text:name="ледовая-дискотека"/></text:h>
      <text:p text:style-name="First_20_paragraph">15.02.2024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169775.html" office:name=""><text:span text:style-name="Definition">http://yaroslavsky.mos.ru/directions-of-work/social-sphere/semeynaya-i-molodyezhnaya-politika/detail/12169775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8T19:49:50Z</meta:creation-date>
    <dc:date>2025-02-18T19:49:50Z</dc:date>
  </office:meta>
</office:document-meta>
</file>