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ламентарии-ярославского-района-14-февраля-2024-г.-присоединились-к-поздравлению-юных-граждан-россии"/>Парламентарии Ярославского района 14 февраля 2024 г. присоединились к поздравлению юных граждан России!<text:bookmark-end text:name="парламентарии-ярославского-района-14-февраля-2024-г.-присоединились-к-поздравлению-юных-граждан-россии"/></text:h>
      <text:p text:style-name="First_20_paragraph">15.02.2024</text:p>
      <text:p text:style-name="Text_20_body">Парламентарии Ярославского района 14 февраля 2024 г. присоединились к поздравлению юных граждан России! Для 130-ти юных жителей Северо-Восточного округа торжественный день запомнится на всю жизнь. Все они - участники Движения первых получили свой первый паспорт гражданина России в торжественной обстановке в префектуре СВАО в рамках всероссийского проекта «Мы – граждане России!». Почëтно и трогательно из рук префекта СВАО Сергея Мельникова, председателя МГД Алексея Шапошникова, депутата МГД Ларисы Картавцевой и координатора Движения первых по СВАО Ольги Магерамовой лично получить свой первый документ ! Председатель Молодежной палаты Ярославского района Тимохова Анастасия считает, что проект "Мы граждане России" , направленный на повышение гражданской ответственности и патриотизма среди молодежи, сегодня реально поддерживается и активно продвигается. И как здорово, что 14-летним ребятам представляется возможность в торжественной обстановке получить паспорт потому, что они это заслужили, они уже первые, т. к достигли серьезных успехов в своей жизни и по праву являются гордостью района и округа!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168097.html" office:name=""><text:span text:style-name="Definition">http://yaroslavsky.mos.ru/directions-of-work/social-sphere/semeynaya-i-molodyezhnaya-politika/detail/12168097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2T05:54:14Z</meta:creation-date>
    <dc:date>2025-02-22T05:54:14Z</dc:date>
  </office:meta>
</office:document-meta>
</file>