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ые-парламентарии-организовали-04.02.2024-для-жителей-района-мастер-класс-по-изготовлению-фигурок-из-гипса-с-магнитами."/>Молодые парламентарии организовали 04.02.2024 для жителей района мастер-класс по изготовлению фигурок из гипса с магнитами.<text:bookmark-end text:name="молодые-парламентарии-организовали-04.02.2024-для-жителей-района-мастер-класс-по-изготовлению-фигурок-из-гипса-с-магнитами."/></text:h>
      <text:p text:style-name="First_20_paragraph">05.02.2024</text:p>
      <text:p text:style-name="Text_20_body">Ребята рассказали, как можно создать своими руками различные фигурки, используя гипс и простые силиконовые формы. Поделились опытом декорирования фигур акриловыми красками. Творческий процесс оказался настолько захватывающим, что увлек не только детей, но и их родителей!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146409.html" office:name=""><text:span text:style-name="Definition">http://yaroslavsky.mos.ru/directions-of-work/social-sphere/semeynaya-i-molodyezhnaya-politika/detail/12146409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4T03:20:09Z</meta:creation-date>
    <dc:date>2024-09-14T03:20:09Z</dc:date>
  </office:meta>
</office:document-meta>
</file>