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враля-по-адресу-ярославское-ш.-д.22-к.-2-на-базе-дц-феникс-молодежная-палата-провела-для-юных-жителей-района-мастер-класс-по-изготовлению-эко-кормушек."/>4 февраля по адресу Ярославское ш. д.22, к. 2 на базе Д/Ц «Феникс» Молодежная палата провела для юных жителей района мастер-класс по изготовлению эко-кормушек.<text:bookmark-end text:name="февраля-по-адресу-ярославское-ш.-д.22-к.-2-на-базе-дц-феникс-молодежная-палата-провела-для-юных-жителей-района-мастер-класс-по-изготовлению-эко-кормушек."/></text:h>
      <text:p text:style-name="First_20_paragraph">05.02.2024</text:p>
      <text:p text:style-name="Text_20_body">Парламентарии рассказали и показали ребятам, как правильно сделать подходящую для питания птиц кормушку, и как можно даже творчески подойти к процессу! Все получили положительные эмоции, а главное с заботой о природе!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146334.html" office:name=""><text:span text:style-name="Definition">http://yaroslavsky.mos.ru/directions-of-work/social-sphere/semeynaya-i-molodyezhnaya-politika/detail/12146334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7T09:00:15Z</meta:creation-date>
    <dc:date>2024-10-17T09:00:15Z</dc:date>
  </office:meta>
</office:document-meta>
</file>