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лодежная-палата-ярославского-района-приглашает-жителей-на-мастер-классы"/>Молодежная палата Ярославского района приглашает жителей на мастер-классы !<text:bookmark-end text:name="молодежная-палата-ярославского-района-приглашает-жителей-на-мастер-классы"/></text:h>
      <text:p text:style-name="First_20_paragraph">01.02.2024</text:p>
      <text:p text:style-name="Text_20_body"><text:line-break/></text:p>
      <text:p text:style-name="Text_20_body"><text:line-break/></text:p>
      <text:p text:style-name="Text_20_body">Адрес страницы: <text:a xlink:type="simple" xlink:href="http://yaroslavsky.mos.ru/directions-of-work/social-sphere/semeynaya-i-molodyezhnaya-politika/detail/12140581.html" office:name=""><text:span text:style-name="Definition">http://yaroslavsky.mos.ru/directions-of-work/social-sphere/semeynaya-i-molodyezhnaya-politika/detail/12140581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9T06:55:47Z</meta:creation-date>
    <dc:date>2025-01-19T06:55:47Z</dc:date>
  </office:meta>
</office:document-meta>
</file>