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на-базе-ммкц-по-адресу-ярославское-ш.-д.124-гагарин-холл-прошло-новогоднее-театрализованное-представление-похищенный-новый-год-для-маленьких-жителей-ярославского-района."/>26 декабря на базе ММКЦ по адресу: Ярославское ш., д.124, (Гагарин холл) прошло новогоднее театрализованное представление «Похищенный Новый год» для маленьких жителей Ярославского района.<text:bookmark-end text:name="декабря-на-базе-ммкц-по-адресу-ярославское-ш.-д.124-гагарин-холл-прошло-новогоднее-театрализованное-представление-похищенный-новый-год-для-маленьких-жителей-ярославского-района."/></text:h>
      <text:p text:style-name="First_20_paragraph">27.12.2023</text:p>
      <text:p text:style-name="Text_20_body">Театрально-эстрадная студия «Маскарад» под руководством Славы Федорова представила сказочное музыкальное представление в рамках интерактивной программы «Новогодний каламбур». Зал был полон, юные зрители благодарили артистов громкими аплодисментами и овациями!!!После представления от управы Ярославского района дети получили новогодние сладкие подарки.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081117.html" office:name=""><text:span text:style-name="Definition">http://yaroslavsky.mos.ru/directions-of-work/social-sphere/semeynaya-i-molodyezhnaya-politika/detail/12081117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14:54:28Z</meta:creation-date>
    <dc:date>2025-02-21T14:54:28Z</dc:date>
  </office:meta>
</office:document-meta>
</file>