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нового-года-по-адресу-ул.-проходчиков-д.-12-прошло-новогоднее-торжественное-мероприятие-для-активных-жителей-района-с-подведением-итогов-2023-года"/>В преддверии Нового года по адресу: ул. Проходчиков д. 12 прошло новогоднее торжественное мероприятие для активных жителей района с подведением итогов 2023 года<text:bookmark-end text:name="в-преддверии-нового-года-по-адресу-ул.-проходчиков-д.-12-прошло-новогоднее-торжественное-мероприятие-для-активных-жителей-района-с-подведением-итогов-2023-года"/></text:h>
      <text:p text:style-name="First_20_paragraph">27.12.2023</text:p>
      <text:p text:style-name="Text_20_body">В начале встречи глава управы Ярославского района Турков Алексей Михайлович тепло поздравил всех общественных советников и выразил искреннюю благодарность за их труд, активную позицию и участие в жизни района. Он подчеркнул, что благодаря их усилиям, район становится лучше и краше, и пожелал им новых успехов и достижений в наступающем году. Глава наградил общественных советников почетными грамотами и вручил подарки.<text:line-break/>Затем прошла праздничная программа, где выступали талантливые артисты, которые дарили всем гостям замечательные музыкальные номера. Также был приглашен фокусник, который поразил всех своим мастерством и оригинальностью исполнения. Праздник получился ярким, интересным и тёплым!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080899.html" office:name=""><text:span text:style-name="Definition">http://yaroslavsky.mos.ru/directions-of-work/social-sphere/semeynaya-i-molodyezhnaya-politika/detail/1208089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4T05:01:47Z</meta:creation-date>
    <dc:date>2024-10-24T05:01:47Z</dc:date>
  </office:meta>
</office:document-meta>
</file>