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ые-парламентарии-ярославского-района-организовали-ежегодную-благотворительную-акцию-к-ребёнку-в-дом-идём-с-добром"/>Молодые парламентарии Ярославского района организовали ежегодную благотворительную акцию «К ребёнку в дом-идём с ДОБРОМ!<text:bookmark-end text:name="молодые-парламентарии-ярославского-района-организовали-ежегодную-благотворительную-акцию-к-ребёнку-в-дом-идём-с-добром"/></text:h>
      <text:p text:style-name="First_20_paragraph">22.12.2023</text:p>
      <text:p text:style-name="Text_20_body">Молодые парламентарии Ярославского района организовали ежегодную благотворительную акцию «К ребёнку в дом-идём с ДОБРОМ!» по поздравлению на дому детей с ограниченными возможностями здоровья с наступающими новогодними праздниками.</text:p>
      <text:p text:style-name="Text_20_body">21 декабря молодые парламентарии в новогодних костюмах пришли к девочке, которая не может самостоятельно передвигаться без коляски. Увидеть Деда Мороза и Снегурочку ребенку, который не может посетить новогоднее представление-очень просто! Так считают ребята из Молодежной палаты: «Если ребенок не может прийти на новогоднее сказочное представление, надо просто собрать активных ребят, прийти к ребенку домой и создать ему праздник!» Парламентарии поздравили Маргариту с наступающим Новым годом и, конечно, подарили подарки!        </text:p>
      <text:p text:style-name="Text_20_body">  </text:p>
      <text:p text:style-name="Text_20_body"><text:line-break/></text:p>
      <text:p text:style-name="Text_20_body">Адрес страницы: <text:a xlink:type="simple" xlink:href="http://yaroslavsky.mos.ru/directions-of-work/social-sphere/semeynaya-i-molodyezhnaya-politika/detail/12069953.html" office:name=""><text:span text:style-name="Definition">http://yaroslavsky.mos.ru/directions-of-work/social-sphere/semeynaya-i-molodyezhnaya-politika/detail/12069953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9T22:55:59Z</meta:creation-date>
    <dc:date>2025-02-19T22:55:59Z</dc:date>
  </office:meta>
</office:document-meta>
</file>